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" style:family="table-cell" style:parent-style-name="Default" style:data-style-name="N22">
      <style:table-cell-properties fo:border-top="none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22">
      <style:table-cell-properties fo:border-top="none" fo:border-bottom="thin solid #000000" fo:border-left="thin solid #000000" fo:border-right="thin solid #000000" style:vertical-align="automatic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fo:background-color="#D9D9D9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22">
      <style:table-cell-properties fo:border="thin solid #000000" style:vertical-align="automatic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ackground-color="#D9D9D9"/>
      <style:text-properties fo:font-weight="bold" style:font-weight-asian="bold" style:font-weight-complex="bold"/>
    </style:style>
    <style:style style:name="ce15" style:family="table-cell" style:parent-style-name="Default" style:data-style-name="N22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22">
      <style:table-cell-properties fo:border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fo:background-color="#D9D9D9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D9D9D9" style:repeat-content="false"/>
      <style:paragraph-properties fo:text-align="center"/>
    </style:style>
    <style:style style:name="ce3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</style:style>
    <style:style style:name="ce33" style:family="table-cell" style:parent-style-name="Normal_32_3" style:data-style-name="N0">
      <style:table-cell-properties fo:border="thin solid #000000" style:vertical-align="automatic" fo:background-color="#D9D9D9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fo:background-color="#D9D9D9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D9D9D9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automatic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BDD7E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111111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151515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1A1A1A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F0F0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A0A0A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576B77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254375cm"/>
    </style:style>
    <style:style style:name="co2" style:family="table-column">
      <style:table-column-properties fo:break-before="auto" style:column-width="3.67770833333333cm" style:use-optimal-column-width="true"/>
    </style:style>
    <style:style style:name="co3" style:family="table-column">
      <style:table-column-properties fo:break-before="auto" style:column-width="10.6097916666667cm"/>
    </style:style>
    <style:style style:name="co4" style:family="table-column">
      <style:table-column-properties fo:break-before="auto" style:column-width="4.02166666666667cm"/>
    </style:style>
    <style:style style:name="co5" style:family="table-column">
      <style:table-column-properties fo:break-before="auto" style:column-width="11.8797916666667cm"/>
    </style:style>
    <style:style style:name="co6" style:family="table-column">
      <style:table-column-properties fo:break-before="auto" style:column-width="15.213541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40.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3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o_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4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42">
            <text:p>Prestadores de Serviços Terceirizados - JULHO/2026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3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7">
            <text:p>2025.000044.28101.01</text:p>
          </table:table-cell>
          <table:table-cell office:value-type="string" table:style-name="ce8">
            <text:p>ARGOSVIG SEGURANCA, VIGILANCIA E INTELIGENCIA EIRELI</text:p>
          </table:table-cell>
          <table:table-cell office:value-type="string" table:style-name="ce8">
            <text:p>39.327.524/0001-27</text:p>
          </table:table-cell>
          <table:table-cell office:value-type="string" table:style-name="ce9">
            <text:p>LEONARDO DA SILVA SOUZA<text:s/></text:p>
          </table:table-cell>
          <table:table-cell office:value-type="string" table:style-name="ce10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JOSE CLAUDIO SACRAMENTO SANTOS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4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SAMUEL KILL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IGOR DA COSTA PEREIRA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FAGNER HUWER FERRARINI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GLAUBEMAR ANTONIO CORBELLARI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RODRIGO DOS SANTOS SIQUEIRA<text:s/>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RUAN VICTOR DOS SANTOS CLAUDIO CERUTTI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MARILENE ALVES OLIVEIRA CORDEIRO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LEONARDO DA SILVA MATIAS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ROZALINO JOAQUIM DOS SANTOS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ROBSON LUIZ AGUIAR SANTOS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MARCIO PATRICK ALVES COSTA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PAULO LAURENCIO DOS SANTOS<text:s/>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GABRIEL GOMES DE OLIVEIRA DOS SANTOS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MARCELO BERNARDINO NUNES DA SILVA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14">
            <text:p>ESTEVAO PINHEIRO DE LUCENA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EZEQUIEL CARLOS DE SOUZA LOPES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WASHINGTON LUIZ CLAUDIO DA SILVA GONÇALVES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2025.000044.28101.01</text:p>
          </table:table-cell>
          <table:table-cell office:value-type="string" table:style-name="ce12">
            <text:p>ARGOSVIG SEGURANCA, VIGILANCIA E INTELIGENCIA EIRELI</text:p>
          </table:table-cell>
          <table:table-cell office:value-type="string" table:style-name="ce12">
            <text:p>39.327.524/0001-27</text:p>
          </table:table-cell>
          <table:table-cell office:value-type="string" table:style-name="ce9">
            <text:p>JOSE VITOR SANTIAGO PEREIRA</text:p>
          </table:table-cell>
          <table:table-cell office:value-type="string" table:style-name="ce13">
            <text:p>VIGILANTE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Rosilda Felberg Mateus dos Santos</text:p>
          </table:table-cell>
          <table:table-cell office:value-type="string" table:style-name="ce19">
            <text:p>Encarregada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Mi<text:span text:style-name="T1">chelli Santos Barbosa</text:span></text:p>
          </table:table-cell>
          <table:table-cell office:value-type="string" table:style-name="ce19">
            <text:p>Recepcionista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Lucinéia Ramos Siqueira</text:p>
          </table:table-cell>
          <table:table-cell office:value-type="string" table:style-name="ce19">
            <text:p>Recepcionista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Nivalda da Silva Andrade</text:p>
          </table:table-cell>
          <table:table-cell office:value-type="string" table:style-name="ce19">
            <text:p>Recepcionista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Valdinéia do Rosario dos Santos Pereira</text:p>
          </table:table-cell>
          <table:table-cell office:value-type="string" table:style-name="ce19">
            <text:p>Garçonete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Rosana Nogueira Aguiar</text:p>
          </table:table-cell>
          <table:table-cell office:value-type="string" table:style-name="ce19">
            <text:p>Copeira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Sandra dos Santos Freitas</text:p>
          </table:table-cell>
          <table:table-cell office:value-type="string" table:style-name="ce19">
            <text:p>Copeira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Gilmar Gonçalves dos Santos</text:p>
          </table:table-cell>
          <table:table-cell office:value-type="string" table:style-name="ce19">
            <text:p>Artífice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Gersivaldo Ribeiro da Conceição</text:p>
          </table:table-cell>
          <table:table-cell office:value-type="string" table:style-name="ce19">
            <text:p>Artífice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Christyane Santos da Matta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Eulaide Maria<text:s/><text:span text:style-name="T2">da<text:s/></text:span><text:span text:style-name="T3">Sil</text:span><text:span text:style-name="T1">va Novaes</text:span>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Izenice Bomfim Castor dos Santos<text:s/><text:span text:style-name="T4">Ri</text:span><text:span text:style-name="T1">gão</text:span>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Jalcinei<text:span text:style-name="T5">a<text:s/></text:span><text:span text:style-name="T6">Silva<text:s/></text:span><text:span text:style-name="T1">Brito</text:span>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Lisandra Ribeiro Bedoni<text:s/>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Paloma Moura Lopes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Regina Celia<text:span text:style-name="T7"><text:s/></text:span><text:span text:style-name="T1">da<text:s/></text:span><text:span text:style-name="T2">Sil</text:span><text:span text:style-name="T1">va Joana das Neves</text:span>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Vilma da Silva Rodrigues<text:s/>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Roseni da Conceição Nascimento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Mariana Plaster Ewald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17">
            <text:p>NOVO HORIZONTE CONSERVADORA LTDA</text:p>
          </table:table-cell>
          <table:table-cell office:value-type="string" table:style-name="ce20">
            <text:p><text:s/>08.951.474/0001-20</text:p>
          </table:table-cell>
          <table:table-cell office:value-type="string" table:style-name="ce21">
            <text:p>Meirieli Aparecida Martins Ribeiro</text:p>
          </table:table-cell>
          <table:table-cell office:value-type="string" table:style-name="ce22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23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Cleusa Jesus Azevedo Lima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16">
            <text:p>2025.000096.28101.01</text:p>
          </table:table-cell>
          <table:table-cell office:value-type="string" table:style-name="ce23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Edileusa Ribeiro<text:s/>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24">
            <text:p>2025.000096.28101.01</text:p>
          </table:table-cell>
          <table:table-cell office:value-type="string" table:style-name="ce25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18">
            <text:p>Margarete de Jesus Barreto Loretti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24">
            <text:p>2025.000096.28101.01</text:p>
          </table:table-cell>
          <table:table-cell office:value-type="string" table:style-name="ce25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26">
            <text:p>Cirlene Albana Gonzaga Cesário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24">
            <text:p>2025.000096.28101.01</text:p>
          </table:table-cell>
          <table:table-cell office:value-type="string" table:style-name="ce25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26">
            <text:p>Conceição Aparecida Chaga Ribeiro de Castro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24">
            <text:p>2025.000096.28101.01</text:p>
          </table:table-cell>
          <table:table-cell office:value-type="string" table:style-name="ce25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26">
            <text:p>Eliete Aparecida Borges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15">
            <text:p>jul/26</text:p>
          </table:table-cell>
          <table:table-cell office:value-type="string" table:style-name="ce24">
            <text:p>2025.000096.28101.01</text:p>
          </table:table-cell>
          <table:table-cell office:value-type="string" table:style-name="ce25">
            <text:p>NOVO HORIZONTE CONSERVADORA LTDA</text:p>
          </table:table-cell>
          <table:table-cell office:value-type="string" table:style-name="ce17">
            <text:p><text:s/>08.951.474/0001-20</text:p>
          </table:table-cell>
          <table:table-cell office:value-type="string" table:style-name="ce26">
            <text:p>Maria da Penha Gomes Santos</text:p>
          </table:table-cell>
          <table:table-cell office:value-type="string" table:style-name="ce19">
            <text:p>Auxiliar de Serviços Gerais<text:s/>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4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3</text:p>
          </table:table-cell>
          <table:table-cell office:value-type="string" table:style-name="ce9">
            <text:p>ADEMAR TEIXEIRA DE SIQUEIRA JUNIOR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4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3</text:p>
          </table:table-cell>
          <table:table-cell office:value-type="string" table:style-name="ce9">
            <text:p>ALLANY BEATRIZ BRAMBILLA D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ALYSSON RIBEIRO DE SOUZ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AMANDA GONCALVES DE FREITA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ANA PAULA DA SILVA BAPTISTA DE ARAUJ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8">
            <text:p>33.224.254/0001-42</text:p>
          </table:table-cell>
          <table:table-cell office:value-type="string" table:style-name="ce30">
            <text:p>ANDRE DE SOUSA LEMOS JUNIOR</text:p>
          </table:table-cell>
          <table:table-cell office:value-type="string" table:style-name="ce31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ANDREIA PAIVA D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ARIANE BATISTA SOUSA DE MOURA<text:s/></text:p>
          </table:table-cell>
          <table:table-cell office:value-type="string" table:style-name="ce32">
            <text:p>ENCARREGADO GERAL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14">
            <text:p>ARIELLE BARRETO DUBOIS DA HO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ARTHUR CARLOS DE SA ARAUJ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AYREL GUSTAVO SOARE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BRENDHA ROSA CAMPO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14">
            <text:p>BRUNA CRISTINA STORARI MOTHE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BRUNNA SIELEMANN BARBOSA</text:p>
          </table:table-cell>
          <table:table-cell office:value-type="string" table:style-name="ce32">
            <text:p>ENCARREGADO I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BRUNO HENRIQUE PASSOS ALMEID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CAMILE BAZILIO DE CARVALH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33">
            <text:p>CARLOS JORDAO BASTOS FILH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CAROLINE DA SILVA MATHEU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34">
            <text:p>CECILIA NASCIMENTO ALVE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35">
            <text:p>33.224.254/0001-42</text:p>
          </table:table-cell>
          <table:table-cell office:value-type="string" table:style-name="ce9">
            <text:p>CLARA DOS REIS SALAROLI</text:p>
          </table:table-cell>
          <table:table-cell office:value-type="string" table:style-name="ce36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35">
            <text:p>33.224.254/0001-42</text:p>
          </table:table-cell>
          <table:table-cell office:value-type="string" table:style-name="ce9">
            <text:p>CLAUDIO CESAR VALLE DE SOUSA JUNIOR</text:p>
          </table:table-cell>
          <table:table-cell office:value-type="string" table:style-name="ce36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30">
            <text:p>DANGLI DA VITORIA SANTO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DAPHYNE CRISTYNE CLIPES BATISTA DOS SANTOS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DAVI GOMES PEREIRA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DAVI VASCONCELOS MARTILI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DEBORA CRISTINA FERNANDES LEITE CAMPOS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DEBORA HENRIQUE SIMOES DE OLIVEI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37">
            <text:p>33.224.254/0001-42</text:p>
          </table:table-cell>
          <table:table-cell office:value-type="string" table:style-name="ce34">
            <text:p>DEBORA KEILA BARBOSA CORREA</text:p>
          </table:table-cell>
          <table:table-cell office:value-type="string" table:style-name="ce3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DILMARA COUTINHO DOS SANTOS REI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33">
            <text:p>DIOGO GUSTAVO SANTOS DE SOUZ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DYANNA SANTAN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DUARDA MARTINS DOS SANTOS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DUARDA ROUVER VIDAL FERREIRA</text:p>
          </table:table-cell>
          <table:table-cell office:value-type="string" table:style-name="ce32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LISANGELA CORREA D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MILY LOPES D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NILSON EUZEBIO ROSEI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RIKA FERREIRA SIMEA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RIVELTO CASTRO D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STELLA VIEIRA PEREI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ESTEPHANY DA SILVA SAMPAIO</text:p>
          </table:table-cell>
          <table:table-cell office:value-type="string" table:style-name="ce28">
            <text:p>ENCARREGADO I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FABIANA BARBOSA RODRIGUES DE OLIVEIRA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FABRIZIO CHEQUETTO DOS SANTOS GA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FARLIS DE ARAUJO AGUIAR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FELIPE MARLEN ROSA DE SOUZA ARRUD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FERNANDA CEZINI ARAUJO</text:p>
          </table:table-cell>
          <table:table-cell office:value-type="string" table:style-name="ce28">
            <text:p>ASSISTENTE ADMINISTRATIVO (ALMOX)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FLAVIA MENDES CORREIA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GLEICI KELLY RAMOS SOARE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GUILHERME BARBOSA SANTO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GUILHERME CARVALHO D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GUILHERME COSTA BETINI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7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GUILHERME DOS REIS SPADETT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8">
            <text:p>33.224.254/0001-42</text:p>
          </table:table-cell>
          <table:table-cell office:value-type="string" table:style-name="ce30">
            <text:p>HELOIZA AMORIM FERREIRA</text:p>
          </table:table-cell>
          <table:table-cell office:value-type="string" table:style-name="ce31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HYAGO MIRANDA CORREIA LIM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INGRID SOARES DA SILVA SANTOS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IVONE LITIG MENDE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IZABELA SIQUARA OGGIONI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JAQUELINE DE SOUZA NEVES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JENNY FERREIRA DOS SANTOS BRINGHENTI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33">
            <text:p>JESSICA DA SILVA COUTINH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33">
            <text:p>JHONATHAN PEREIRA DAMACEN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JOZE DIAS MORAES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JULIA MARIA MARTIN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JULIANA ALVES DE SIQUEIRA FREITA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KAMILA FRONTINO COSTA</text:p>
          </table:table-cell>
          <table:table-cell office:value-type="string" table:style-name="ce28">
            <text:p>ENCARREGADO I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KATIELLY CORREA BARCELO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KENED ALFREDO RODRIGUES BARLOESIU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AIS PEREIRA ROS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ARISSA CARVALHO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ETICIA DOS SANTOS FREITA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ORENA RIBEIRO SANT'AN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UANA STEFANY SCAPIN COUTINH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UCINEIA DE OLIVEIRA SANTOS VALT</text:p>
          </table:table-cell>
          <table:table-cell office:value-type="string" table:style-name="ce28">
            <text:p>ENCARREGADO GERAL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UIS FERNANDO NASCIMENTO DA CRUZ</text:p>
          </table:table-cell>
          <table:table-cell office:value-type="string" table:style-name="ce28">
            <text:p>ENCARREGADO GERAL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UIS GUSTAVO DA SILVA ARPINI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LUIZ CARLOS GOMES DE ANDRADE</text:p>
          </table:table-cell>
          <table:table-cell office:value-type="string" table:style-name="ce28">
            <text:p>ENCARREGADO I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ICON SANDRO SANTOS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RCOS RENATO HACKBART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RIA ALLICE DOS SANTOS OLIVEI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RIA JOSE DA SILVA TRASPADINI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RIA LUIZA DE CARVALHO SEBASTIA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RIA SHIRLEY JANE VIEIRA PINTO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33">
            <text:p>MARTA ALVES DE OLIVEI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33">
            <text:p>MATEUS DO SACRAMENTO JUNIOR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THEUS ALVES DE FRANCA COELHO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THEUS BIANCHI PEREIRA JORGE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MATHEUS PEREIRA DE SOUZ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NAIARA SANTOS TRINDADE</text:p>
          </table:table-cell>
          <table:table-cell office:value-type="string" table:style-name="ce28">
            <text:p>ENCARREGADO GERAL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11">
            <text:p>017/2023</text:p>
          </table:table-cell>
          <table:table-cell office:value-type="string" table:style-name="ce39">
            <text:p>MGS - MINAS GERAIS ADMINISTRAÇÃO E SERVIÇOS S.A.</text:p>
          </table:table-cell>
          <table:table-cell office:value-type="string" table:style-name="ce37">
            <text:p>33.224.254/0001-42</text:p>
          </table:table-cell>
          <table:table-cell office:value-type="string" table:style-name="ce34">
            <text:p>OSVALDIANE RAMOS NASCIMENTO<text:s/></text:p>
          </table:table-cell>
          <table:table-cell office:value-type="string" table:style-name="ce28">
            <text:p>ENCARREGADO I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PAULO CESAR PELISSARI FRANCA FILH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PEDRO GABRIEL SERAFIM D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RAYANE DA SILVA MEDEIRO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RENATA DA SILVA</text:p>
          </table:table-cell>
          <table:table-cell office:value-type="string" table:style-name="ce28">
            <text:p>ASSISTENTE ADMINISTRATIVO (ALMOX)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RENATO GOMES DE SOUSA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RIAN COSTA MOREI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RICARDO DE JESUS COSTA FILH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RITA DE CASSIA GOMES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RODRIGO CORRÊA DA SILV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SANDRIELLY SANTANA DURAIS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SILVIA HELENA CAMUZI DE SOUZ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SOFIA AZEVEDO FELIX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TAMARA DA SILVA CONCEICAO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TERESINHA RODRIGUES PEREIRA SIQUEI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THAMIRES NOGUEIRA LUCA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THAMIRIS SOUZA SANTOS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TIAGO MAGESKI</text:p>
          </table:table-cell>
          <table:table-cell office:value-type="string" table:style-name="ce28">
            <text:p>ENCARREGADO GERAL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VALDIVA DE SOUZA TEIXEIR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VANUZA FATIMA DE SOUZA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VANUZIA FERREIRA LOPEZ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VICTOR SOUSA FRANCA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VITORIA DOS SANTOS CUNHA OTONI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VIVIANE VIEIRA</text:p>
          </table:table-cell>
          <table:table-cell office:value-type="string" table:style-name="ce32">
            <text:p>ENCARREGADO GERAL - DIARISTA DIURNO (GOV.ES)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6">
            <text:p>jul/26</text:p>
          </table:table-cell>
          <table:table-cell office:value-type="string" table:style-name="ce40">
            <text:p>017/2023</text:p>
          </table:table-cell>
          <table:table-cell office:value-type="string" table:style-name="ce29">
            <text:p>MGS - MINAS GERAIS ADMINISTRAÇÃO E SERVIÇOS S.A.</text:p>
          </table:table-cell>
          <table:table-cell office:value-type="string" table:style-name="ce12">
            <text:p>33.224.254/0001-42</text:p>
          </table:table-cell>
          <table:table-cell office:value-type="string" table:style-name="ce9">
            <text:p>YASMIM CRISTINA SIMOES DA CRUZ<text:s/></text:p>
          </table:table-cell>
          <table:table-cell office:value-type="string" table:style-name="ce28">
            <text:p>ASSISTENTE ADMINISTRATIVO - DIARISTA DIURNO - 40H (GOV.ES)</text:p>
          </table:table-cell>
          <table:table-cell table:number-columns-repeated="16378"/>
        </table:table-row>
        <table:table-row table:number-rows-repeated="1048415" table:style-name="ro3">
          <table:table-cell table:number-columns-repeated="16384"/>
        </table:table-row>
      </table:table>
      <table:database-ranges>
        <table:database-range table:target-range-address="maio_2025.B2:maio_2025.F45" table:name="Tabela114"/>
        <table:database-range table:target-range-address="maio_2025.E52:maio_2025.E16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TCE-ES</meta:initial-creator>
    <dc:creator>Samara Pereira</dc:creator>
    <meta:creation-date>2023-06-30T17:22:57Z</meta:creation-date>
    <dc:date>2026-08-13T13:49:11Z</dc:date>
    <meta:print-date>2026-06-01T19:02:22Z</meta:print-date>
  </office:meta>
</office:document-meta>
</file>